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section"/>.<text:bookmark-end text:name="section"/></text:h>
      <text:p text:style-name="First_20_paragraph">03.03.2020</text:p>
      <text:p text:style-name="Text_20_body"><text:a xlink:type="simple" xlink:href="/upload/medialibrary/bd9/lobanov-gennadiy-dmitrievich.pdf" office:name="Лобанов Геннадий Дмитриевич.pdf"><text:span text:style-name="Definition"><text:span text:style-name="T1">Лобанов Геннадий Дмитриевич</text:span></text:span></text:a></text:p>
      <text:p text:style-name="Text_20_body"><text:line-break/></text:p>
      <text:p text:style-name="Text_20_body">Адрес страницы: <text:a xlink:type="simple" xlink:href="http://kosino-uhtomski.mos.ru/70-years-of-the-great-victory/75th-anniversary-of-the-victory/media/detail/8733123.html" office:name=""><text:span text:style-name="Definition">http://kosino-uhtomski.mos.ru/70-years-of-the-great-victory/75th-anniversary-of-the-victory/media/detail/8733123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2T13:54:16Z</meta:creation-date>
    <dc:date>2023-05-12T13:54:16Z</dc:date>
  </office:meta>
</office:document-meta>
</file>